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400D329E0D9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ing_20_2">
      <style:paragraph-properties fo:text-align="center" style:justify-single-word="false"/>
      <style:text-properties fo:font-variant="normal" fo:text-transform="none" fo:color="#141414" loext:opacity="100%" style:font-name="Times New Roman" fo:font-size="14pt" fo:font-style="normal" style:text-underline-style="solid" style:text-underline-width="auto" style:text-underline-color="font-color" fo:font-weight="bold" fo:background-color="transparent" style:font-size-asian="14pt" style:font-style-asian="normal" style:font-weight-asian="bold" style:font-size-complex="14pt" style:font-style-complex="normal" style:font-weight-complex="bold" loext:padding="0cm" loext:border="none"/>
    </style:style>
    <style:style style:name="P2" style:family="paragraph" style:parent-style-name="Text_20_body">
      <style:paragraph-properties fo:text-align="center" style:justify-single-word="false"/>
      <style:text-properties fo:font-variant="normal" fo:text-transform="none" fo:color="#141414" loext:opacity="100%" style:font-name="Times New Roman" fo:font-size="14pt" fo:font-style="normal" style:text-underline-style="none" fo:font-weight="bold" officeooo:rsid="0011748d" officeooo:paragraph-rsid="0011748d" fo:background-color="transparent" style:font-size-asian="14pt" style:font-style-asian="normal" style:font-weight-asian="bold" style:font-size-complex="14pt" style:font-style-complex="normal" style:font-weight-complex="bold" loext:padding="0cm" loext:border="none"/>
    </style:style>
    <style:style style:name="P3" style:family="paragraph" style:parent-style-name="Text_20_body">
      <style:paragraph-properties fo:text-align="center" style:justify-single-word="false"/>
      <style:text-properties fo:font-variant="normal" fo:text-transform="none" fo:color="#141414" loext:opacity="100%" style:font-name="Times New Roman" fo:font-size="14pt" fo:font-style="normal" style:text-underline-style="solid" style:text-underline-width="auto" style:text-underline-color="font-color" fo:font-weight="bold" fo:background-color="transparent" style:font-size-asian="14pt" style:font-style-asian="normal" style:font-weight-asian="bold" style:font-size-complex="14pt" style:font-style-complex="normal" style:font-weight-complex="bold" loext:padding="0cm" loext:border="none"/>
    </style:style>
    <style:style style:name="P4" style:family="paragraph" style:parent-style-name="Text_20_body">
      <loext:graphic-properties draw:fill="none" draw:fill-color="#ffffff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 fo:padding="0cm" fo:border="none"/>
      <style:text-properties fo:font-variant="normal" fo:text-transform="none" fo:color="#141414" loext:opacity="100%" style:font-name="Times New Roman" fo:font-size="12pt" fo:font-style="normal" fo:font-weight="bold" fo:background-color="transparent" style:font-size-asian="12pt" style:font-style-asian="normal" style:font-size-complex="12pt" style:font-style-complex="normal" loext:padding="0cm" loext:border="none"/>
    </style:style>
    <style:style style:name="P5" style:family="paragraph" style:parent-style-name="Text_20_body">
      <loext:graphic-properties draw:fill="none" draw:fill-color="#ffffff"/>
      <style:paragraph-properties fo:margin-left="0cm" fo:margin-right="0cm" fo:margin-top="0cm" fo:margin-bottom="0cm" style:contextual-spacing="false" fo:text-align="justify" style:justify-single-word="false" fo:text-indent="0cm" style:auto-text-indent="false" fo:background-color="transparent" fo:padding="0cm" fo:border="none"/>
      <style:text-properties fo:font-variant="normal" fo:text-transform="none" fo:color="#141414" loext:opacity="100%" style:font-name="Times New Roman" fo:font-size="12pt" fo:font-style="normal" fo:background-color="transparent" style:font-size-asian="12pt" style:font-style-asian="normal" style:font-size-complex="12pt" style:font-style-complex="normal" loext:padding="0cm" loext:border="none"/>
    </style:style>
    <style:style style:name="P6" style:family="paragraph" style:parent-style-name="Text_20_body">
      <style:paragraph-properties fo:margin-left="0cm" fo:margin-right="0cm" fo:margin-top="0cm" fo:margin-bottom="0cm" style:contextual-spacing="false" style:line-height-at-least="0.503cm" fo:orphans="2" fo:widows="2" fo:text-indent="0cm" style:auto-text-indent="false" fo:padding="0cm" fo:border="none"/>
      <style:text-properties fo:font-variant="normal" fo:text-transform="none" fo:color="#141414" loext:opacity="100%" style:font-name="Times New Roman" fo:font-size="12pt" fo:letter-spacing="normal" fo:font-style="normal" fo:font-weight="bold" fo:background-color="transparent" style:font-size-asian="12pt" style:font-style-asian="normal" style:font-size-complex="12pt" style:font-style-complex="normal" loext:padding="0cm" loext:border="none"/>
    </style:style>
    <style:style style:name="P7" style:family="paragraph" style:parent-style-name="Text_20_body">
      <loext:graphic-properties draw:fill="none" draw:fill-color="#ffffff"/>
      <style:paragraph-properties fo:margin-left="0cm" fo:margin-right="0cm" fo:margin-top="0cm" fo:margin-bottom="0cm" style:contextual-spacing="false" style:line-height-at-least="0.503cm" fo:orphans="2" fo:widows="2" fo:text-indent="0cm" style:auto-text-indent="false" fo:background-color="transparent" fo:padding="0cm" fo:border="none"/>
      <style:text-properties fo:font-variant="normal" fo:text-transform="none" fo:color="#141414" loext:opacity="100%" style:font-name="Times New Roman" fo:font-size="12pt" fo:letter-spacing="normal" fo:font-style="normal" style:font-size-asian="12pt" style:font-style-asian="normal" style:font-size-complex="12pt" style:font-style-complex="normal"/>
    </style:style>
    <style:style style:name="P8" style:family="paragraph" style:parent-style-name="Text_20_body">
      <loext:graphic-properties draw:fill="none" draw:fill-color="#ffffff"/>
      <style:paragraph-properties fo:margin-left="0cm" fo:margin-right="0cm" fo:margin-top="0cm" fo:margin-bottom="0cm" style:contextual-spacing="false" style:line-height-at-least="0.503cm" fo:orphans="2" fo:widows="2" fo:text-indent="0cm" style:auto-text-indent="false" fo:background-color="transparent" fo:padding="0cm" fo:border="none"/>
      <style:text-properties fo:font-variant="normal" fo:text-transform="none" fo:color="#141414" loext:opacity="100%" style:font-name="Times New Roman" fo:font-size="12pt" fo:letter-spacing="normal" fo:font-style="normal" fo:font-weight="normal" style:font-size-asian="12pt" style:font-style-asian="normal" style:font-size-complex="12pt" style:font-style-complex="normal"/>
    </style:style>
    <style:style style:name="P9" style:family="paragraph" style:parent-style-name="Text_20_body">
      <loext:graphic-properties draw:fill="none" draw:fill-color="#ffffff"/>
      <style:paragraph-properties fo:margin-left="0cm" fo:margin-right="0cm" fo:margin-top="0cm" fo:margin-bottom="0cm" style:contextual-spacing="false" style:line-height-at-least="0.503cm" fo:orphans="2" fo:widows="2" fo:text-indent="0cm" style:auto-text-indent="false" fo:background-color="transparent" fo:padding="0cm" fo:border="none"/>
      <style:text-properties fo:font-variant="normal" fo:text-transform="none" fo:color="#141414" loext:opacity="100%" style:font-name="Times New Roman" fo:font-size="12pt" fo:letter-spacing="normal" fo:font-style="normal" fo:background-color="transparent" style:font-size-asian="12pt" style:font-style-asian="normal" style:font-size-complex="12pt" style:font-style-complex="normal" loext:padding="0cm" loext:border="none"/>
    </style:style>
    <style:style style:name="P10" style:family="paragraph" style:parent-style-name="Text_20_body" style:list-style-name="L1">
      <loext:graphic-properties draw:fill="none" draw:fill-color="#ffffff"/>
      <style:paragraph-properties fo:margin-left="0cm" fo:margin-right="0cm" fo:margin-top="0cm" fo:margin-bottom="0cm" style:contextual-spacing="false" style:line-height-at-least="0.503cm" fo:orphans="2" fo:widows="2" fo:text-indent="0cm" style:auto-text-indent="false" fo:background-color="transparent" fo:padding="0cm" fo:border="none"/>
      <style:text-properties fo:font-variant="normal" fo:text-transform="none" fo:color="#141414" loext:opacity="100%" style:font-name="Times New Roman" fo:font-size="12pt" fo:letter-spacing="normal" fo:font-style="normal" fo:font-weight="normal" style:font-size-asian="12pt" style:font-style-asian="normal" style:font-size-complex="12pt" style:font-style-complex="normal"/>
    </style:style>
    <style:style style:name="P11" style:family="paragraph" style:parent-style-name="Text_20_body" style:list-style-name="L2">
      <loext:graphic-properties draw:fill="none" draw:fill-color="#ffffff"/>
      <style:paragraph-properties fo:margin-left="0cm" fo:margin-right="0cm" fo:margin-top="0cm" fo:margin-bottom="0cm" style:contextual-spacing="false" style:line-height-at-least="0.503cm" fo:orphans="2" fo:widows="2" fo:text-indent="0cm" style:auto-text-indent="false" fo:background-color="transparent" fo:padding="0cm" fo:border="none"/>
      <style:text-properties fo:font-variant="normal" fo:text-transform="none" fo:color="#141414" loext:opacity="100%" style:font-name="Times New Roman" fo:font-size="12pt" fo:letter-spacing="normal" fo:font-style="normal" fo:font-weight="normal" style:font-size-asian="12pt" style:font-style-asian="normal" style:font-size-complex="12pt" style:font-style-complex="normal"/>
    </style:style>
    <style:style style:name="P12" style:family="paragraph" style:parent-style-name="Text_20_body" style:list-style-name="L3">
      <loext:graphic-properties draw:fill="none" draw:fill-color="#ffffff"/>
      <style:paragraph-properties fo:margin-left="0cm" fo:margin-right="0cm" fo:margin-top="0cm" fo:margin-bottom="0cm" style:contextual-spacing="false" style:line-height-at-least="0.503cm" fo:orphans="2" fo:widows="2" fo:text-indent="0cm" style:auto-text-indent="false" fo:background-color="transparent" fo:padding="0cm" fo:border="none"/>
      <style:text-properties fo:font-variant="normal" fo:text-transform="none" fo:color="#141414" loext:opacity="100%" style:font-name="Times New Roman" fo:font-size="12pt" fo:letter-spacing="normal" fo:font-style="normal" fo:font-weight="normal" style:font-size-asian="12pt" style:font-style-asian="normal" style:font-size-complex="12pt" style:font-style-complex="normal"/>
    </style:style>
    <style:style style:name="P13" style:family="paragraph" style:parent-style-name="Text_20_body">
      <loext:graphic-properties draw:fill="none" draw:fill-color="#ffffff"/>
      <style:paragraph-properties fo:margin-left="0cm" fo:margin-right="0cm" fo:margin-top="0cm" fo:margin-bottom="0cm" style:contextual-spacing="false" style:line-height-at-least="0.503cm" fo:text-align="justify" style:justify-single-word="false" fo:orphans="2" fo:widows="2" fo:text-indent="0cm" style:auto-text-indent="false" fo:background-color="transparent" fo:padding="0cm" fo:border="none"/>
      <style:text-properties fo:font-variant="normal" fo:text-transform="none" fo:color="#141414" loext:opacity="100%" style:font-name="Times New Roman" fo:font-size="12pt" fo:letter-spacing="normal" fo:font-style="normal" fo:font-weight="normal" style:font-size-asian="12pt" style:font-style-asian="normal" style:font-size-complex="12pt" style:font-style-complex="normal"/>
    </style:style>
    <style:style style:name="P14" style:family="paragraph" style:parent-style-name="Text_20_body">
      <loext:graphic-properties draw:fill="none" draw:fill-color="#ffffff"/>
      <style:paragraph-properties fo:margin-left="0cm" fo:margin-right="0cm" fo:margin-top="0cm" fo:margin-bottom="0cm" style:contextual-spacing="false" style:line-height-at-least="0.503cm" fo:text-align="justify" style:justify-single-word="false" fo:orphans="2" fo:widows="2" fo:text-indent="0cm" style:auto-text-indent="false" fo:background-color="transparent" fo:padding="0cm" fo:border="none"/>
      <style:text-properties fo:font-variant="normal" fo:text-transform="none" fo:color="#141414" loext:opacity="100%" style:font-name="Times New Roman" fo:font-size="12pt" fo:letter-spacing="normal" fo:font-style="normal" style:font-size-asian="12pt" style:font-style-asian="normal" style:font-size-complex="12pt" style:font-style-complex="normal"/>
    </style:style>
    <style:style style:name="P15" style:family="paragraph" style:parent-style-name="Standard">
      <style:text-properties style:font-name="Times New Roman" fo:font-size="12pt" fo:font-style="normal" style:font-size-asian="12pt" style:font-style-asian="normal" style:font-size-complex="12pt" style:font-style-complex="normal"/>
    </style:style>
    <style:style style:name="T1" style:family="text">
      <style:text-properties fo:font-size="13pt" style:font-size-asian="13pt" style:font-size-complex="13pt"/>
    </style:style>
    <style:style style:name="T2" style:family="text">
      <style:text-properties officeooo:rsid="000e92df"/>
    </style:style>
    <style:style style:name="T3" style:family="text">
      <style:text-properties officeooo:rsid="000780b1"/>
    </style:style>
    <style:style style:name="T4" style:family="text">
      <style:text-properties fo:font-weight="normal"/>
    </style:style>
    <style:style style:name="T5" style:family="text">
      <style:text-properties fo:font-weight="normal" officeooo:rsid="00095977"/>
    </style:style>
    <style:style style:name="T6" style:family="text">
      <style:text-properties officeooo:rsid="000c9444"/>
    </style:style>
    <style:style style:name="T7" style:family="text">
      <style:text-properties officeooo:rsid="00106e47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background-color="transparent" fo:margin-left="0cm" fo:margin-right="0cm" style:editable="false">
        <style:columns fo:column-count="1" fo:column-gap="0cm"/>
        <style:background-image/>
      </style:section-properties>
    </style:style>
    <text:list-style style:name="L1">
      <text:list-level-style-bullet text:level="1" text:style-name="Bullet_20_Symbols" loext:num-list-format="%1%." style:num-suffix="." text:bullet-char="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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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<draw:frame draw:style-name="fr1" draw:name="Obraz1" text:anchor-type="char" svg:x="-0.002cm" svg:y="-0.3cm" svg:width="4.678cm" svg:height="4.678cm" draw:z-index="0"><draw:image xlink:href="Pictures/100000000000040000000400D329E0D9.jpg" xlink:type="simple" xlink:show="embed" xlink:actuate="onLoad" draw:mime-type="image/jpeg"/></draw:frame></text:h>
      <text:h text:style-name="P1" text:outline-level="2">KWESTIONARIUSZ</text:h>
      <text:p text:style-name="P2"><text:s/><text:span text:style-name="T1">dotyczący zdrowia, charakteru oraz przyzwyczajeń psiaka</text:span></text:p>
      <text:p text:style-name="P3"/>
      <text:p text:style-name="P3"/>
      <text:p text:style-name="P3"/>
      <text:section text:style-name="Sect1" text:name="comp-l1c499u3">
        <text:p text:style-name="P4">PRZED POBYTEM W NASZYM HOTEL<text:span text:style-name="T2">IKU</text:span> PROSIMY O WYPEŁNIENIE KWESTIONARIUSZA, DZIĘKI TEMU BĘDZIEMY SUMIENNIE PRZYGOTOWANI DO JAK NAJLEPSZEGO UGOSZCZENIA TWOJEGO PUPILA :)</text:p>
        <text:p text:style-name="P5">​</text:p>
      </text:section>
      <text:p text:style-name="P6">Formularz pobytu psa w hotelu:</text:p>
      <text:p text:style-name="P7"> </text:p>
      <text:p text:style-name="P8">Dane właściciela:</text:p>
      <text:p text:style-name="P8">Imię i nazwisko .................................................................................…………………………………...  </text:p>
      <text:p text:style-name="P8">Adres <text:span text:style-name="T3">za</text:span>mieszkania ............................................................................................................................</text:p>
      <text:p text:style-name="P8">Numer telefonu .............................................……………………………………………………………... </text:p>
      <text:p text:style-name="P7"> </text:p>
      <text:p text:style-name="P8">Dane psa:</text:p>
      <text:p text:style-name="P8">Imię psa ............................................... <text:line-break/>Rasa psa ......................................................................................</text:p>
      <text:p text:style-name="P8">Wiek psa ........................ Waga psa (kg)........................... <text:s/></text:p>
      <text:p text:style-name="P7"> </text:p>
      <text:p text:style-name="P8">Psa odbierze</text:p>
      <text:p text:style-name="P7">□ <text:span text:style-name="T4">Właściciel</text:span></text:p>
      <text:p text:style-name="P7">□ <text:span text:style-name="T4">Inna osoba:</text:span></text:p>
      <text:p text:style-name="P8">Imię i nazwisko: .................................................................................</text:p>
      <text:p text:style-name="P8">Numer dowodu osobistego ................................................................</text:p>
      <text:p text:style-name="P8">Numer telefonu ..................................................................................</text:p>
      <text:p text:style-name="P8">Data przyjazdu psa</text:p>
      <text:p text:style-name="P8">.............................................................................................................</text:p>
      <text:p text:style-name="P8">Przewidywana godzina przyjazdu</text:p>
      <text:p text:style-name="P8">..............................................................................................................</text:p>
      <text:p text:style-name="P8">Data odbioru psa</text:p>
      <text:p text:style-name="P8">.............................................................................................................</text:p>
      <text:p text:style-name="P8">Przewidywana godzina odbioru</text:p>
      <text:p text:style-name="P8">.............................................................................................................</text:p>
      <text:p text:style-name="P9">​</text:p>
      <text:list text:style-name="L1">
        <text:list-item>
          <text:p text:style-name="P10">ZDROWIE</text:p>
        </text:list-item>
      </text:list>
      <text:p text:style-name="P7"> </text:p>
      <text:p text:style-name="P8">1. Czy pies jest kastrowany/sterylizowany?</text:p>
      <text:p text:style-name="P7">□ <text:span text:style-name="T4">tak</text:span></text:p>
      <text:p text:style-name="P7">□ <text:span text:style-name="T4">nie</text:span></text:p>
      <text:p text:style-name="P7"> </text:p>
      <text:p text:style-name="P8"><text:soft-page-break/>2. Nazwa, adres i telefon lecznicy weterynaryjnej, do której uczęszczają Państwo z psem:</text:p>
      <text:p text:style-name="P8">........................................................................................................................................................</text:p>
      <text:p text:style-name="P7"> </text:p>
      <text:p text:style-name="P8">3. .Data ostatniego szczepienia przeciwko wściekliźnie:</text:p>
      <text:p text:style-name="P8">........................................................................................................................................................</text:p>
      <text:p text:style-name="P8"/>
      <text:p text:style-name="P8"/>
      <text:p text:style-name="P8">4. Data ostatniego szczepienia przeciwko innym chorobom zakaźnym:</text:p>
      <text:p text:style-name="P8">................................................................................................................................................................</text:p>
      <text:p text:style-name="P7"> </text:p>
      <text:p text:style-name="P8">5. Czy pies podczas pobytu będzie zabezpieczony przed pasożytami wewnętrznymi, czyli</text:p>
      <text:p text:style-name="P8">odrobaczony maksymalnie 3 miesiące przed pobytem?</text:p>
      <text:p text:style-name="P7">□ <text:span text:style-name="T4">tak</text:span></text:p>
      <text:p text:style-name="P7">□ <text:span text:style-name="T4">nie</text:span></text:p>
      <text:p text:style-name="P8">6. Czy pies podczas pobytu będzie zabezpieczony przeciwko kleszczom/pchłom?</text:p>
      <text:p text:style-name="P7">□ <text:span text:style-name="T4">tak</text:span></text:p>
      <text:p text:style-name="P7">□ <text:span text:style-name="T4">nie</text:span></text:p>
      <text:p text:style-name="P8">7.Czy suczka podczas pobytu będzie miała cieczkę?</text:p>
      <text:p text:style-name="P7">□ <text:span text:style-name="T4">tak</text:span></text:p>
      <text:p text:style-name="P7">□ <text:span text:style-name="T4">nie</text:span></text:p>
      <text:p text:style-name="P7">□ <text:span text:style-name="T4">nie dotyczy - mam </text:span><text:span text:style-name="T5">psa</text:span></text:p>
      <text:p text:style-name="P7"> </text:p>
      <text:p text:style-name="P8">8. Czy pies jest chory przewlekle, jeśli tak, na co?</text:p>
      <text:p text:style-name="P8">................................................................................................................................................................</text:p>
      <text:p text:style-name="P7"> </text:p>
      <text:p text:style-name="P8">9. Czy Twój pies chorował w ciągu ostatnich 3 miesięcy?</text:p>
      <text:p text:style-name="P7">□ <text:span text:style-name="T4">nie</text:span></text:p>
      <text:p text:style-name="P7">□ <text:span text:style-name="T4">tak - opis choroby: ......................................................................................................................................……..</text:span></text:p>
      <text:p text:style-name="P8">................................................................................................................................................................</text:p>
      <text:p text:style-name="P7"> </text:p>
      <text:p text:style-name="P8">10. Czy Twój pies przyjmuje na stałe leki, które musi mieć podawane w trakcie pobytu w Hotelu?</text:p>
      <text:p text:style-name="P7">□ <text:span text:style-name="T4">nie</text:span></text:p>
      <text:p text:style-name="P7">□ <text:span text:style-name="T4">tak - jakie leki i jak podawać?....................................................................................................................………………..</text:span></text:p>
      <text:p text:style-name="P7"> </text:p>
      <text:p text:style-name="P8">11.Czy Twój pies ma alergie pokarmowe?</text:p>
      <text:p text:style-name="P7">□ <text:span text:style-name="T4">nie</text:span></text:p>
      <text:p text:style-name="P7">□ <text:span text:style-name="T4">tak – na co: .............................................................................................................................……..</text:span></text:p>
      <text:p text:style-name="P7"> </text:p>
      <text:p text:style-name="P8">12. Inne istotne informację dotyczące zdrowie psa:</text:p>
      <text:p text:style-name="P7">…………………………………………………………………………………………………<text:span text:style-name="T4">....................................................……………………………………………………………………………...</text:span></text:p>
      <text:p text:style-name="P7"> </text:p>
      <text:list text:style-name="L2">
        <text:list-item>
          <text:p text:style-name="P11">ZACHOWANIE</text:p>
        </text:list-item>
      </text:list>
      <text:p text:style-name="P7"> </text:p>
      <text:p text:style-name="P8">13. Jak generalnie pies zachowuje się wobec ludzi?</text:p>
      <text:p text:style-name="P7">□ <text:span text:style-name="T4">towarzysko</text:span></text:p>
      <text:p text:style-name="P7">□ <text:span text:style-name="T4">agresywnie</text:span></text:p>
      <text:p text:style-name="P7">□ <text:span text:style-name="T4">bojaźliwie</text:span></text:p>
      <text:p text:style-name="P7">□ <text:span text:style-name="T4">Zdystansowanie</text:span></text:p>
      <text:p text:style-name="P7"><text:soft-page-break/>□ <text:span text:style-name="T4">Inne  ………………………………………………………………………………………………………....</text:span></text:p>
      <text:p text:style-name="P7"> </text:p>
      <text:p text:style-name="P8">14. Czy Twój pies ma problemy podczas kontaktów z innymi psami?</text:p>
      <text:p text:style-name="P7">□ <text:span text:style-name="T4">bywa agresywny</text:span></text:p>
      <text:p text:style-name="P7">□ <text:span text:style-name="T4">nie toleruje suczek</text:span></text:p>
      <text:p text:style-name="P7">□ <text:span text:style-name="T4">nie toleruje samców</text:span></text:p>
      <text:p text:style-name="P7">□ <text:span text:style-name="T4">reaguje strachem</text:span></text:p>
      <text:p text:style-name="P7">□ <text:span text:style-name="T4">broni miski</text:span></text:p>
      <text:p text:style-name="P7">□ <text:span text:style-name="T4">Inne  ………………………………………………………………………………………………………....</text:span></text:p>
      <text:p text:style-name="P7"> </text:p>
      <text:p text:style-name="P8">15. Czy Twój pies ma problemy behawioralne?</text:p>
      <text:p text:style-name="P7">□ <text:span text:style-name="T4">nie</text:span></text:p>
      <text:p text:style-name="P7">□ <text:span text:style-name="T4">szczekanie/wycie</text:span></text:p>
      <text:p text:style-name="P7">□ <text:span text:style-name="T4">niszczenie przedmiotów</text:span></text:p>
      <text:p text:style-name="P7">□ <text:span text:style-name="T4">załatwianie się</text:span></text:p>
      <text:p text:style-name="P7">□ <text:span text:style-name="T4">bronienie zasobów, miski itp.</text:span></text:p>
      <text:p text:style-name="P7">□ <text:span text:style-name="T4">Inne  ………………………………………………………………………………………………………....</text:span></text:p>
      <text:p text:style-name="P7"> </text:p>
      <text:p text:style-name="P8">16. Jakie zabawy lubi pies? Jaka jest ulubiona zabawka</text:p>
      <text:p text:style-name="P8">...............................................................................................................................................................</text:p>
      <text:p text:style-name="P7"> </text:p>
      <text:p text:style-name="P8">17. Co sprawia największą przyjemność Twojemu psu?</text:p>
      <text:p text:style-name="P7">□ <text:span text:style-name="T4">zabawa</text:span></text:p>
      <text:p text:style-name="P7">□ <text:span text:style-name="T4">spacery</text:span></text:p>
      <text:p text:style-name="P7">□ <text:span text:style-name="T4">przysmaki</text:span></text:p>
      <text:p text:style-name="P7">□ <text:span text:style-name="T4">głaskanie</text:span></text:p>
      <text:p text:style-name="P7">□ <text:span text:style-name="T4">psy inne</text:span></text:p>
      <text:p text:style-name="P7">□ <text:span text:style-name="T4">inne: .................................................................................................................................................</text:span></text:p>
      <text:p text:style-name="P7"> </text:p>
      <text:p text:style-name="P8">18. Jakie polecenia zna pies?</text:p>
      <text:p text:style-name="P8">..............................................................................................................................................................</text:p>
      <text:p text:style-name="P7"> </text:p>
      <text:p text:style-name="P8">19. Czy pies kiedyś przebywał w hotelu lub pod opieką obcych ludzi, jeśli tak, jak wtedy reagował?</text:p>
      <text:p text:style-name="P8">.............................................................................................................................................................</text:p>
      <text:p text:style-name="P8"/>
      <text:p text:style-name="P8">20. Jak opisałbyś charakter swojego psa w kilku zdaniach? Jaki ma temperament?</text:p>
      <text:p text:style-name="P7">………………………………………………………………………………………………………<text:span text:style-name="T4">........................................…………………………………………………………………………………</text:span></text:p>
      <text:p text:style-name="P9">​</text:p>
      <text:p text:style-name="P8">21. Jak pies reaguje na koty?</text:p>
      <text:p text:style-name="P7">………………………………………………………………………………………………………<text:span text:style-name="T4">....</text:span></text:p>
      <text:p text:style-name="P9">​</text:p>
      <text:p text:style-name="P8">22. Jak pies spędza standardowy dzień (spacery, inna aktywność)?:</text:p>
      <text:p text:style-name="P7">………………………………………………………………………………………………………<text:span text:style-name="T4">..</text:span></text:p>
      <text:p text:style-name="P7"> ……………………………………………………………………………………………………….</text:p>
      <text:p text:style-name="P7"> </text:p>
      <text:p text:style-name="P8">23. Czy pies zostaje sam w domu? Jeśli tak na jaki czas?</text:p>
      <text:p text:style-name="P7">………………………………………………………………………………………………………<text:span text:style-name="T4">.</text:span></text:p>
      <text:p text:style-name="P8"><text:soft-page-break/></text:p>
      <text:p text:style-name="P8">24. Jak pies znosi jazdę samochodem?</text:p>
      <text:p text:style-name="P7">………………………………………………………………………………………………………</text:p>
      <text:p text:style-name="P7"/>
      <text:p text:style-name="P7"/>
      <text:p text:style-name="P7"/>
      <text:p text:style-name="P7"> </text:p>
      <text:list text:style-name="L3">
        <text:list-item>
          <text:p text:style-name="P12">WYŻYWIENIE</text:p>
        </text:list-item>
      </text:list>
      <text:p text:style-name="P7"> </text:p>
      <text:p text:style-name="P8">25. Jakie są zalecenia dotyczące karmienia:</text:p>
      <text:p text:style-name="P7"> </text:p>
      <text:p text:style-name="P8">.............................................................................................................................................................</text:p>
      <text:p text:style-name="P7"> </text:p>
      <text:p text:style-name="P8">26. Rodzaj karmy, którą dostaje pies</text:p>
      <text:p text:style-name="P8">.............................................................................................................................................................</text:p>
      <text:p text:style-name="P7"> </text:p>
      <text:p text:style-name="P8">27. Ile razy pies jest karmiony, w jakich dawkach i godzinach?</text:p>
      <text:p text:style-name="P8">.............................................................................................................................................................</text:p>
      <text:p text:style-name="P7"> </text:p>
      <text:p text:style-name="P8">28. Czy pies może dostawać psie smaczki?</text:p>
      <text:p text:style-name="P7">………………………………………………………………………………………………………<text:span text:style-name="T4">.</text:span></text:p>
      <text:p text:style-name="P7"> </text:p>
      <text:p text:style-name="P7"> </text:p>
      <text:p text:style-name="P8">29. Czy chciałabyś jeszcze przekazać nam jakieś informacje o psie, które Twoim zdaniem są  </text:p>
      <text:p text:style-name="P7">      <text:span text:style-name="T4">istotne?</text:span></text:p>
      <text:p text:style-name="P8">.............................................................................................................................................................</text:p>
      <text:p text:style-name="P7"> </text:p>
      <text:p text:style-name="P7"> </text:p>
      <text:p text:style-name="P13">Oświadczam, że zapoznałem się z Regulaminem Domowego Hotelu dla Zwierząt - <text:span text:style-name="T6">FanTasty</text:span> <text:line-break/>i akceptuję przedstawione tam zapisy i reguły świadczenia usług. Niniejszym przekazuję opisane powyżej zwierzę i wymienione w ankiecie rzeczy (leki, akcesoria itp.) na warunkach określonych <text:line-break/>w Regulaminie i tym formularzu pod opiekę Domowego Hotel<text:span text:style-name="T7">iku</text:span> dla Zwierząt – <text:span text:style-name="T6">FanTasty</text:span></text:p>
      <text:p text:style-name="P14"> </text:p>
      <text:p text:style-name="P7"> </text:p>
      <text:p text:style-name="P7"/>
      <text:p text:style-name="P7"/>
      <text:p text:style-name="P7"/>
      <text:p text:style-name="P7">…………………………………………………………<text:span text:style-name="T4">.</text:span></text:p>
      <text:p text:style-name="P8">Czytelny podpis i data</text:p>
      <text:p text:style-name="P1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10-06T12:11:28.213242600</meta:creation-date>
    <dc:date>2025-11-16T11:33:49.268011500</dc:date>
    <meta:editing-duration>PT25M5S</meta:editing-duration>
    <meta:editing-cycles>10</meta:editing-cycles>
    <meta:generator>LibreOffice/25.2.5.2$Windows_X86_64 LibreOffice_project/03d19516eb2e1dd5d4ccd751a0d6f35f35e08022</meta:generator>
    <meta:document-statistic meta:table-count="0" meta:image-count="1" meta:object-count="0" meta:page-count="4" meta:paragraph-count="157" meta:word-count="552" meta:character-count="7407" meta:non-whitespace-character-count="6918"/>
  </office:meta>
</office:document-meta>
</file>